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7333aba1ce7b7e353276de1c502b6ff3.gif"/>
  <manifest:file-entry manifest:media-type="image/svg+xml" manifest:full-path="Pictures/837df63890331f257a82274871cc1979.svg"/>
  <manifest:file-entry manifest:media-type="image/gif" manifest:full-path="Pictures/a8ea36695b23f860b0afb9e0f73018d2.gif"/>
  <manifest:file-entry manifest:media-type="image/gif" manifest:full-path="Pictures/bda9faccaf775a98340df11af989e9a6.gif"/>
  <manifest:file-entry manifest:media-type="image/gif" manifest:full-path="Pictures/1425c5adf0e864729fb9358a08cf5e61.gif"/>
  <manifest:file-entry manifest:media-type="image/gif" manifest:full-path="Pictures/5fa20ddff65a2cd52885bde036f02ce0.gif"/>
  <manifest:file-entry manifest:media-type="image/gif" manifest:full-path="Pictures/bbfb8d200b9cc48ac56081edd8cd6d86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articles:oss1-os2"/><text:bookmark-start text:name="__RefHeading___open_source_и_os_2_1"/><text:bookmark-start text:name="open_source_и_os_2"/>Open Source и OS/2<text:bookmark-end text:name="__RefHeading___open_source_и_os_2_1"/><text:bookmark-end text:name="open_source_и_os_2"/></text:h>
      <text:p text:style-name="Text_20_body"><text:span text:style-name="Strong_20_Emphasis">DATE</text:span>: 2002-08-16 10:21:22</text:p>
      <text:p text:style-name="Text_20_body"><text:span text:style-name="Strong_20_Emphasis">AUTHOR</text:span>: Yuri Prokushev (<text:a xlink:type="simple" xlink:href="mailto:prokushev@freemail.ru" text:style-name="Internet_20_link" text:visited-style-name="Visited_20_Internet_20_Link">prokushev@freemail.ru</text:a>)</text:p>
      <text:h text:style-name="Heading_20_3" text:outline-level="3"><text:bookmark-start text:name="__RefHeading___введение_2"/><text:bookmark-start text:name="введение"/>Введение<text:bookmark-end text:name="__RefHeading___введение_2"/><text:bookmark-end text:name="введение"/></text:h>
      <text:p text:style-name="Text_20_body">Идея Open Source OS/2 отнюдь не нова. Причина в этом лежит на поверхности и всем довольно хорошо известна. Это неопределенность политики IBM относительно OS/2. Постоянные намеки клиентам на мигрирование на другую платформу, с параллельным выпуском как новых версий операционной системы, так и обновление существующих, не вносят ясности.</text:p>
      <text:p text:style-name="Text_20_body">На данный момент развитием клиентской версии OS/2 занимается фирма Serenity Systems. Будет развитие клиентской версии OS/2 (eComStation) успешным или нет - покажет время. Сейчас Serenity Systems внушает бОльшие надежды, чем IBM. Однако, доступ к исходному коду операционной системы позволил бы:</text:p>
      <text:list text:style-name="List_20_1" text:continue-numbering="false">
        <text:list-item>
          <text:p text:style-name="List_20_1_Content_First"> расширять возможности системы силами не только одной компании, но и сторонними разработчиками (имеющими необходимые навыки и знания).</text:p>
        </text:list-item>
        <text:list-item>
          <text:p text:style-name="List_20_1_Content_Last"> значительно ускорить исправление ошибок и недочетов; и, естественно, иметь меньшую зависимость от ситуации на рынке.</text:p>
        </text:list-item>
      </text:list>
      <text:p text:style-name="Text_20_body">Попытки получения исходного кода OS/2, в целом или частями, не увенчались успехом и не принесут результатов до тех пор, пока не будет виден какой-либо реальный результат работы сторонних разработчиков. Ярким примером может быть проект Odin, который получил в свое распоряжение библиотеку, используемую для переноса Netscape Navigator/Netscape Communicator на платформу OS/2. Другой яркий пример, это работа IBM над проектом Mozilla, а именно, версией для OS/2 - Warpzilla.</text:p>
      <text:p text:style-name="Text_20_body">В данной статье приведены результаты попыток начала проекта Open Source OS/2, а также мое отношение к этим проектам. Также дана моя оценка перспекстивности данных проектов и их дееспособности.</text:p>
      <text:p text:style-name="Text_20_body">Здесь я попробую выстроить систему, как я ее вижу и как она могла бы быть построена. Небезосновательно полагая, что система сама по себе, без приложений, никому не нужна, также рассмотрим ряд программ.</text:p>
      <text:h text:style-name="Heading_20_3" text:outline-level="3"><text:bookmark-start text:name="__RefHeading___в_качестве_исторического_введения._проект_freeos_3"/><text:bookmark-start text:name="в_качестве_исторического_введения._проект_freeos"/>В качестве исторического введения. Проект FreeOS<text:bookmark-end text:name="__RefHeading___в_качестве_исторического_введения._проект_freeos_3"/><text:bookmark-end text:name="в_качестве_исторического_введения._проект_freeos"/></text:h>
      <text:p text:style-name="Text_20_body">Наиболее заметным и, вероятно, самым первым проектом Open Source OS/2 был проект FreeOS. Он начинался под эгидой (если я правильно помню) Daniel Caetano (автор PM Download Center). Последней попыткой представления данного проекта в интернете является сайт <text:a xlink:type="simple" xlink:href="http://www.freeos.cjb.net" text:style-name="Internet_20_link" text:visited-style-name="Visited_20_Internet_20_Link">FreeOS</text:a>. Однако, в рамках данного проекта не было написано ни одной строчки кода и все закончилось разговорами. С моей точки зрения, данный проект был обречен на провал по ряду причин. Это остутствие какой-либо четкой организации, отсутствия репозитория, где можно было бы держать результаты работы, и отсутствие какого-либо информационного ресурса в интернете, исключая некоторое появление в новостях и наличия списка рассылки. Проект просто закончился, не начавшись. Как ни странно, люди зачастую предпочитают делать реальные вещи, а не заниматься проектированием и планированием, тем более, что проектировать-то на первой стадии особенно нечего, все и так уже существует.</text:p>
      <text:h text:style-name="Heading_20_3" text:outline-level="3"><text:bookmark-start text:name="__RefHeading___основа_системы_4"/><text:bookmark-start text:name="основа_системы"/>Основа системы<text:bookmark-end text:name="__RefHeading___основа_системы_4"/><text:bookmark-end text:name="основа_системы"/></text:h>
      <text:p text:style-name="Text_20_body">Любая система начинается с ядра. На данный момент существует ряд ядер или же инструментарий для построения таковых. Ядра с закрытым кодом не рассматриваются по известным причинам. Наиболее известным на данным момент ядром является <text:a xlink:type="simple" xlink:href="http://kernel.org" text:style-name="Internet_20_link" text:visited-style-name="Visited_20_Internet_20_Link">Linux</text:a>. Монолитное, по устаревшей технологии, оно, тем не менее, завоевало широкую популярность, в основном благодаря системе <text:a xlink:type="simple" xlink:href="http://www.gnu.org" text:style-name="Internet_20_link" text:visited-style-name="Visited_20_Internet_20_Link">GNU</text:a>. Различные варианты GNU/Linux распространяются рядом компаний. Наряду с этим существует ядро GNU Hurd. Однако, оно так и не набрало оборотов. Кроме этих, наиболее известных ядер, существует еще ряд широко применяемых, в частности микроядро, на котором была в свое время построена OS/2 PPC. Все эти ядра обладают одним, но существенным недостатком: отсутствие драйверов устройств. Исторически сложилось так, что линейка операционных систем Windows обладает богатым набором драйверов и все производители выпускают со своим оборудованием драйвера именно для нее. В связи с этим, целесообразным является применение ядра, обеспечивающим совместимость с существующими драйверами. Единственным достигшим каких-либо успехов в этом направлении является <text:a xlink:type="simple" xlink:href="http://www.reactos.org" text:style-name="Internet_20_link" text:visited-style-name="Visited_20_Internet_20_Link">ReactOS</text:a>.</text:p>
      <text:p text:style-name="Text_20_body"><draw:frame draw:style-name="media" draw:name="http://www.reactos.org Legend" text:anchor-type="as-char" draw:z-index="0" svg:width="4.1275cm" style:rel-width="100%"><draw:text-box><text:p text:style-name="legendcenter"><draw:frame draw:style-name="media" draw:name="http://www.reactos.org" text:anchor-type="as-char" draw:z-index="0" svg:width="4.1275cm" style:rel-width="100%" svg:height="2.936875cm" style:rel-height="scale"><draw:image xlink:href="Pictures/7333aba1ce7b7e353276de1c502b6ff3.gif" xlink:type="simple" xlink:show="embed" xlink:actuate="onLoad"/></draw:frame>http://www.reactos.org</text:p></draw:text-box></draw:frame></text:p>
      <text:h text:style-name="Heading_20_3" text:outline-level="3"><text:bookmark-start text:name="__RefHeading___проект_reactos_5"/><text:bookmark-start text:name="проект_reactos"/>Проект ReactOS<text:bookmark-end text:name="__RefHeading___проект_reactos_5"/><text:bookmark-end text:name="проект_reactos"/></text:h>
      <text:p text:style-name="Text_20_body">Некоторые, возможно, удивятся. Причем здесь проект Open Source NT? А ответ очень простой. Помните NT 3.51? Она умела запускать программы OS/2 (в стандартной поставке - только консольные, но, как ни странно, Microsoft распространяла и Presentation Manager, как дополнительный компонент). А помните NT 4.0? В ней тоже имелась данная возможность. И дело не в том, что “NT базировалась на OS/2”. Дело в самой архитектуре NT. Но об этом позже. А сейчас о том, какое отношение ReactOS может иметь к Open Source OS/2? Да самое прямое, если хотите. Ядро. Со всеми вытекающими. Со всеми драйверами.</text:p>
      <text:p text:style-name="Text_20_body">Попробую рассказать об архитектуре ReactOS, как я ее понимаю (и это понимание стоило листу рассылки ReactOS моему двухнедельному присутствию и надоеданию, вплоть до выяснения терминологии и доказывания одного и того же друг другу <draw:frame draw:style-name="media" draw:name="1" text:anchor-type="as-char" draw:z-index="1" svg:width="" svg:rel-width="100%" svg:height="0cm"><draw:image xlink:href="Pictures/837df63890331f257a82274871cc1979.svg" xlink:type="simple" xlink:show="embed" xlink:actuate="onLoad"/></draw:frame>). Итак, руководствуясь ReactOS architecture 'for dummies' (dummies - это я <draw:frame draw:style-name="media" draw:name="2" text:anchor-type="as-char" draw:z-index="2" svg:width="" svg:rel-width="100%" svg:height="0cm"><draw:image xlink:href="Pictures/837df63890331f257a82274871cc1979.svg" xlink:type="simple" xlink:show="embed" xlink:actuate="onLoad"/></draw:frame>), несколько слов об архитектуре (от железа к приложению).</text:p>
      <text:p text:style-name="Text_20_body">Hardware Abstraction Layer (HAL) (hal.dll). Это что-то связанное с драйверами и в данном контексте не представляет интереса. А вот далее идут <text:span text:style-name="Strong_20_Emphasis">Executive Subsystems</text:span>, в некоторой литературе упоминаемые как native executive. Это семь основных подсистем (реестр, менеджер ввода/вывода, менеджер памяти и пр. - ntoskrnl.exe). И дополнительные подсистемы (терминология видимо сменилась после моих докапываний, о которых далее):</text:p>
      <text:list text:style-name="List_20_1" text:continue-numbering="false">
        <text:list-item>
          <text:p text:style-name="List_20_1_Content_First"> Расширения Win32 (ввод пользователя, графика, обмен сообщениями и пр.) (win32k.sys)</text:p>
        </text:list-item>
        <text:list-item>
          <text:p text:style-name="List_20_1_Content"> Расширения POSIX (сигналы, виртуальные терминалы, эмуляция Linux и пр.) (psxk.sys)</text:p>
        </text:list-item>
        <text:list-item>
          <text:p text:style-name="List_20_1_Content"> Расширения OS/2 (это мое добавление, возможно, что никаких расширений и не потребуется)</text:p>
        </text:list-item>
        <text:list-item>
          <text:p text:style-name="List_20_1_Content_Last"> Прочие расширения</text:p>
        </text:list-item>
      </text:list>
      <text:p text:style-name="Text_20_body">И последняя часть, это драйвера:</text:p>
      <text:list text:style-name="List_20_1" text:continue-numbering="false">
        <text:list-item>
          <text:p text:style-name="List_20_1_Content_First"> Class Drivers</text:p>
        </text:list-item>
        <text:list-item>
          <text:p text:style-name="List_20_1_Content"> Device Drivers (поверх классов устройств)</text:p>
        </text:list-item>
        <text:list-item>
          <text:p text:style-name="List_20_1_Content_Last"> Filesystems (поверх устройств)</text:p>
        </text:list-item>
      </text:list>
      <text:p text:style-name="Text_20_body">А теперь о самом вкусном и представляющим практический интерес именно для Open Souce OS/2. Это подсистемы. Яркий пример подсистемы из Windows NT, это подсистема Win32 (win32ss). А вот запуск программ OS/2 выполнялся как раз с помощью подсистемы OS/2 (os2ss)! На самом деле, поверх ядра (ReactOS или NT) можно построить подсистему для любого приложения. И реально заставить их работать вместе, разделяя один рабочий стол, буфер обмена и прочая и прочая.</text:p>
      <text:p text:style-name="Text_20_body">Давайте рассмотрим планируемые подсистемы ReactOS:</text:p>
      <text:list text:style-name="List_20_1" text:continue-numbering="false">
        <text:list-item>
          <text:p text:style-name="List_20_1_Content_First"> Session Manager (system-wide debug manager, startup and shutdown manager) (smss.exe)</text:p>
        </text:list-item>
        <text:list-item>
          <text:p text:style-name="List_20_1_Content"> Local Security Authority (LSASS) (lsass.exe)</text:p>
        </text:list-item>
        <text:list-item>
          <text:p text:style-name="List_20_1_Content"> Win32</text:p>
        </text:list-item>
        <text:list-item>
          <text:p text:style-name="List_20_1_Content"> POSIX+</text:p>
        </text:list-item>
        <text:list-item>
          <text:p text:style-name="List_20_1_Content"> OS2SS</text:p>
        </text:list-item>
        <text:list-item>
          <text:p text:style-name="List_20_1_Content"> DOS</text:p>
        </text:list-item>
        <text:list-item>
          <text:p text:style-name="List_20_1_Content_Last"> Java</text:p>
        </text:list-item>
      </text:list>
      <text:p text:style-name="Text_20_body">Первое и второе не представляет большого интереса в данном контексте, а вот остальное представляет большой интерес. Подсистема Win32 дает возможность работы приложений Win32. Не требуется никаких <text:a xlink:type="simple" xlink:href="http://odin.netlabs.org" text:style-name="Internet_20_link" text:visited-style-name="Visited_20_Internet_20_Link">Odin</text:a>, VirualPC, bochs и прочего. Подсистема POSIX дает возможность использовать программы стандарта POSIX, что включает простой перенос программ с систем *nix. Это не требует огромных затрат на разработку систем типа emx, posix/2, libemu/libext. Да в них и вообще нет тогда смысла. Подсистема OS/2 дает, ну сами понимаете, что :). Да и остальное тоже.</text:p>
      <text:p text:style-name="Text_20_body">Здесь может возникнуть закономерное возмущение. А накой мне нужна винда? Я хочу любимый WPS, любимый WarpCenter (LaunchPad, XWorkplace, подставить по вкусу), а не урезанный explorer? Логично. Но никто и не требует использовать программы подсистемы Win32 как менеджер рабочего стола! Запускайте WPS! С точки зрения системы без разницы, запускать explorer или wps. Это те же приложения. Весь вопрос только в корректной организации подсистем. Так, например, начиная с NT 4.0 практически вся графическая подсистема Win32 вынесена в Win32 Extensions (win32k.sys), что, конечно, влияет на стабильность системы в целом (а, скажем, драйвера PM не влияют? Очень даже как влияют!), но позволяет использовать единый менеджер окон (а значит и разделять окна на одном рабочем столе), единый буфер обмена и прочая и прочая. Т.е. если подсистемы используют win32k, то они вполне могут сосуществовать на одном рабочем столе.</text:p>
      <text:p text:style-name="Text_20_body">Как и было обещано, об изменении терминологии. Win32k классически считается частью подсистемы win32, что, в принципе, не далеко от правды, так как основано это расширение как раз на частях подсистемы win32. Но это уже часть ядра, не зависящая ни коим образом от win32ss, а следовательно, может свободно использоваться прочими подсистемами. В смущение вводит еще и тот факт, что имя у расширения win32k. Т.е. часть win32 в ядре, но уже не часть win32ss. Поэтому данные части рассматриваются как расширение <text:span text:style-name="Strong_20_Emphasis">ядра</text:span> для поддержки подсистем(ы).</text:p>
      <text:p text:style-name="Text_20_body">Теоретически, подсистемы не должны пересекаться друг с другом, кроме как на уровне ядра. Практически это можно сделать (так, например, сейчас все подсистемы ReactOS работают через программы-терминалы win32, так как еще отсутствет поддержка управления окнами), но это необходимо пресекать, если необходима независимость подсистем друг от друга и возможность свободной компоновки подсистем.</text:p>
      <text:h text:style-name="Heading_20_3" text:outline-level="3"><text:bookmark-start text:name="__RefHeading___что_над_ядром_6"/><text:bookmark-start text:name="что_над_ядром"/>Что над ядром?<text:bookmark-end text:name="__RefHeading___что_над_ядром_6"/><text:bookmark-end text:name="что_над_ядром"/></text:h>
      <text:p text:style-name="Text_20_body">А над ядром строятся приложения. Достаточно наличия необходимого API и двоичной совместимости (в нашем случае понимание формата LX) для запуска любого существующего приложения. Текущее API OS/2 достаточно документировано, а многие недокументированные функции уже известны. Обеспечив на уровне подсистемы OS/2 совместимость по API, хотя бы консольного, можно переходить непосредственно к работающим программам. Зачастую в командном режиме запускаются утилиты командной строки. Но до этого нужны средства разработки.</text:p>
      <text:p text:style-name="Text_20_body"><draw:frame draw:style-name="media" draw:name="3" text:anchor-type="as-char" draw:z-index="3" svg:width="12.012083333333cm" svg:height="3.3072916666667cm"><draw:image xlink:href="Pictures/a8ea36695b23f860b0afb9e0f73018d2.gif" xlink:type="simple" xlink:show="embed" xlink:actuate="onLoad"/></draw:frame></text:p>
      <text:h text:style-name="Heading_20_3" text:outline-level="3"><text:bookmark-start text:name="__RefHeading___проект_openwatcom_7"/><text:bookmark-start text:name="проект_openwatcom"/>Проект OpenWatcom<text:bookmark-end text:name="__RefHeading___проект_openwatcom_7"/><text:bookmark-end text:name="проект_openwatcom"/></text:h>
      <text:p text:style-name="Text_20_body">Прекращение поддержки VisualAge линейки для OS/2 является значительной утратой для OS/2. Единственный полноценный инструментарий под OS/2 прекратил свое существование. Существующий на данный момент GNU Compiler Collection более удобен для переноса *nix программ, а не для разработки родных приложений. К счастью существует проект <text:a xlink:type="simple" xlink:href="http://openwatcom.org" text:style-name="Internet_20_link" text:visited-style-name="Visited_20_Internet_20_Link">OpenWatcom</text:a>. На данный момент это версия 0.8.x. Неплохая альтернатива для разработчика. Координируется фиромой SciTech, которая широко известна своим пакетом видеодрайверов. <text:a xlink:type="simple" xlink:href="http://openwatcom.org" text:style-name="Internet_20_link" text:visited-style-name="Visited_20_Internet_20_Link">OpenWatcom</text:a> претендует на роль ведущего компилятора OS/2.</text:p>
      <text:p text:style-name="Text_20_body">Среда разработки <text:a xlink:type="simple" xlink:href="http://openwatcom.org" text:style-name="Internet_20_link" text:visited-style-name="Visited_20_Internet_20_Link">OpenWatcom</text:a> принята как основная для проекта osFree, что, несомненно, лучше, чем GNU C для данной задачи.</text:p>
      <text:p text:style-name="Text_20_body"><draw:frame draw:style-name="media" draw:name="http://www.osfree.org Legend" text:anchor-type="as-char" draw:z-index="0" svg:width="13.255625cm"><draw:text-box><text:p text:style-name="legendcenter"><draw:frame draw:style-name="media" draw:name="http://www.osfree.org" text:anchor-type="as-char" draw:z-index="4" svg:width="13.255625cm" svg:height="2.7516666666667cm"><draw:image xlink:href="Pictures/bda9faccaf775a98340df11af989e9a6.gif" xlink:type="simple" xlink:show="embed" xlink:actuate="onLoad"/></draw:frame>http://www.osfree.org</text:p></draw:text-box></draw:frame></text:p>
      <text:h text:style-name="Heading_20_3" text:outline-level="3"><text:bookmark-start text:name="__RefHeading___проект_osfree_8"/><text:bookmark-start text:name="проект_osfree"/>Проект osFree<text:bookmark-end text:name="__RefHeading___проект_osfree_8"/><text:bookmark-end text:name="проект_osfree"/></text:h>
      <text:p text:style-name="Text_20_body">Все помнят недавний шум вокруг osFree. Собранный из исходных текстов, “утекших” из IBM, дистрибутив вызвал море обсуждений у всех осевиков.</text:p>
      <text:p text:style-name="Text_20_body">Дистрибутив до сих пор периодически всплывает то на одном, то на другом сервере, но факт остается фактом. Дистрибутив незаконный. Те, кто подписывался на лист рассылки osFree помнят обсуждение о легальности кода и то. что единственным представителем со стороны osFree team был John Martin, наиболее часто фигурирующий как JMA. Факт то, что он отказался от дальнейшей поддержи нелегального дистрибутива и предложил все-таки разрабатывать Open Source OS/2. Так что проект osFree теперь не имеет отношения к osFree Technical Preview и, по сути дела, ведется на полностью легальной основе.</text:p>
      <text:p text:style-name="Text_20_body">Однако, проект снова ушел в разговорную стадию. Планирование, конечно, представляет интерес, да и писать код, имея четкий план в голове и на бумаге на порядок проще. Но кроме разговора должно присутствовать и дело.</text:p>
      <text:p text:style-name="Text_20_body">И наконец, появились маленькие кусочки кода и появился репозиторий.</text:p>
      <text:p text:style-name="Text_20_body">Пока он относительно молодой и содержит немного утилит. Это, на момент моего последнего просмотра, ansi, chkdsk, recover, sysinstx плюс начало формирования структуры репозитория. Согласитесь, это уже прогресс по сравнению с FreeOS. Уже есть надежда, что проект наберет силу. Если на данной стадии не обновить информацию о проекте в новостях, не сообщить об открытии cvs и не поддерживать желающих поучаствовать, то все опять может успешно заглохнуть.</text:p>
      <text:p text:style-name="Text_20_body">На данный момент osFree самый перспективный из проектов и который может в итоге дать хотябы набор утилит командной строки и некоторых приложений PM. На большее пока расчитывать рано.</text:p>
      <text:p text:style-name="Text_20_body"><draw:frame draw:style-name="media" draw:name="http://regina-rexx.sourceforge.net Legend" text:anchor-type="as-char" draw:z-index="0" svg:width="12.7cm"><draw:text-box><text:p text:style-name="legendcenter"><draw:frame draw:style-name="media" draw:name="http://regina-rexx.sourceforge.net" text:anchor-type="as-char" draw:z-index="5" svg:width="12.7cm" svg:height="3.0427083333333cm"><draw:image xlink:href="Pictures/1425c5adf0e864729fb9358a08cf5e61.gif" xlink:type="simple" xlink:show="embed" xlink:actuate="onLoad"/></draw:frame>http://regina-rexx.sourceforge.net</text:p></draw:text-box></draw:frame></text:p>
      <text:h text:style-name="Heading_20_3" text:outline-level="3"><text:bookmark-start text:name="__RefHeading___проект_reginarexx_9"/><text:bookmark-start text:name="проект_reginarexx"/>Проект ReginaREXX<text:bookmark-end text:name="__RefHeading___проект_reginarexx_9"/><text:bookmark-end text:name="проект_reginarexx"/></text:h>
      <text:p text:style-name="Text_20_body">Одним из любимых инструментов пользователя OS/2 является REXX. Интегрированный в систему (по сути дела - библиотека) он используется всем и вся. Так нужна ли замена? Нужна и уже давно существует. <text:a xlink:type="simple" xlink:href="http://regina-rexx.sourceforge.net" text:style-name="Internet_20_link" text:visited-style-name="Visited_20_Internet_20_Link">ReginaREXX</text:a> может быть легко использован, причем с малыми затратами.</text:p>
      <text:h text:style-name="Heading_20_3" text:outline-level="3"><text:bookmark-start text:name="__RefHeading___а_что_с_pm_10"/><text:bookmark-start text:name="а_что_с_pm"/>А что с PM?<text:bookmark-end text:name="__RefHeading___а_что_с_pm_10"/><text:bookmark-end text:name="а_что_с_pm"/></text:h>
      <text:p text:style-name="Text_20_body">Интересный вопрос. На данный момент самое приятное лежит над PM. Это SOM, WPS. Без них мало кто мыслит себе OS/2. Как реализовать? В рамках подсистемы OS/2 ReactOS. Используя уже существующий Win32k. Проект практически аналогичен <text:a xlink:type="simple" xlink:href="http://odin.netlabs.org" text:style-name="Internet_20_link" text:visited-style-name="Visited_20_Internet_20_Link">Odin</text:a>, но в обратную сторону. Да и API поменьше будет.</text:p>
      <text:p text:style-name="Text_20_body">SOM. С SOM все сложнее. По слухам, существет SOM3, с открытым исходным кодом. Также существует еще ряд аналогичных технологий. Существующие SOM-классы более или менее документированы. Т.е. нужно создать опять же API. Учитывая то, что SOM является реализацией <text:a xlink:type="simple" xlink:href="http://www.corba.com" text:style-name="Internet_20_link" text:visited-style-name="Visited_20_Internet_20_Link">CORBA</text:a>, логично использовать существующие Open Source реализации данной технологии.</text:p>
      <text:p text:style-name="Text_20_body">С WPS уже сложнее. Аналогов нигде не существует и вряд ли будет. Придется руководствоваться тем же Toolkit. Вполне возможно использование XWorkplace как основу для многих классов.</text:p>
      <text:h text:style-name="Heading_20_3" text:outline-level="3"><text:bookmark-start text:name="__RefHeading___а_остальное_11"/><text:bookmark-start text:name="а_остальное"/>А остальное?<text:bookmark-end text:name="__RefHeading___а_остальное_11"/><text:bookmark-end text:name="а_остальное"/></text:h>
      <text:p text:style-name="Text_20_body">А остального как бы и не существует. Есть Open Scripting Architecture, нечто вроде Windows Scripting. Есть OpenDoc, который так и остался в начале. Есть MMOS/2, которую никто полноценно не использует. Сложно назвать что-то еще. Хотя это JFS. Так что можно более или менее успешно применить FreeJFS в качестве ReactOS IFS.</text:p>
      <text:h text:style-name="Heading_20_3" text:outline-level="3"><text:bookmark-start text:name="__RefHeading___визуальные_средства_разработки._проект_opensibyl_12"/><text:bookmark-start text:name="визуальные_средства_разработки._проект_opensibyl"/>Визуальные средства разработки. Проект OpenSibyl<text:bookmark-end text:name="__RefHeading___визуальные_средства_разработки._проект_opensibyl_12"/><text:bookmark-end text:name="визуальные_средства_разработки._проект_opensibyl"/></text:h>
      <text:p text:style-name="Text_20_body">Прекращение разработки SpeedSoft Sibyl могла бы стать непоправимой утратой. Потому как это единственный аналог Delphi для OS/2 и можно с уверенностью утверждать, что RAD среды способствуют появлению программ и утилит. Где-то в 1999 году были открыты промежуточные исходные тексты Sibyl для проекта Medigo, который планировал разработку RAD на основе Free Pascal Compiler для GNU/Linux. По всем данным им так и не удалось откомпилировать данные исходные тексты (что очень странно, ибо у меня на их сборку ушло не более часа). Проект Medigo закончился не начавшись, но исходные тексты остались. В последующем я не раз встречал в списках рассылки вопросы о компиляции данных исходников и никто не добился результата.</text:p>
      <text:p text:style-name="Text_20_body">Netlabs.org анонсировала открытие проекта OpenSibyl и был создан список рассылки. Проект вызвал большой интерес, но… Снова влияла неповоротливость осевиков. Проект очень медленно набирает обороты. Однако, на данный момент имеется CVS и список рассылки, что необходимо, но недостаточно. Так как я непосредственно участвую в данном проекте (и, по сути дела, являюсь единствееным разработчиком), то могу более или менее осветить ситуацию.</text:p>
      <text:p text:style-name="Text_20_body">Сейчас стоит следующий ряд проблем:</text:p>
      <text:list text:style-name="List_20_1" text:continue-numbering="false">
        <text:list-item>
          <text:p text:style-name="List_20_1_Content_First"> Обновление существующих и разработка новых частей RTL Free Pascal/2</text:p>
        </text:list-item>
        <text:list-item>
          <text:p text:style-name="List_20_1_Content"> Перенос библиотеки классов(SPCC) и IDE (SVDE) под новую RTL</text:p>
        </text:list-item>
        <text:list-item>
          <text:p text:style-name="List_20_1_Content"> Исправление ряда критических ошибок в SVDE (запуск компилятора, чтение проекта)</text:p>
        </text:list-item>
        <text:list-item>
          <text:p text:style-name="List_20_1_Content_Last"> БОльшая совместимость с Delphi/Kilyx.</text:p>
        </text:list-item>
      </text:list>
      <text:p text:style-name="Text_20_body">На данный момент основное внимание уделено получению полновесной и минимально необходимой rtl для fpc/2 и запуск компилятора fpc/2, вместо Speed Pascal/2. В принципе, при активном участии 2-3-х человек это можно осуществить в довольно короткие сроки.</text:p>
      <text:p text:style-name="Text_20_body">Более сложная задача состоит в переносе библиотеки классов под Free Pascal. Из-за ряда различий в реализации классов (в частности, с заполнением VMT) перенос SPCC значительно усложнился, чем предполагалось в начале. Поэтому в планах скорое прекращение поддержи компилятора Speed Pascal и полный переход на Free Pascal.</text:p>
      <text:p text:style-name="Text_20_body"><draw:frame draw:style-name="media" draw:name="http://www.mozilla.org Legend" text:anchor-type="as-char" draw:z-index="0" svg:width="15.875cm"><draw:text-box><text:p text:style-name="legendcenter"><draw:frame draw:style-name="media" draw:name="http://www.mozilla.org" text:anchor-type="as-char" draw:z-index="6" svg:width="15.875cm" svg:height="1.5345833333333cm"><draw:image xlink:href="Pictures/5fa20ddff65a2cd52885bde036f02ce0.gif" xlink:type="simple" xlink:show="embed" xlink:actuate="onLoad"/></draw:frame>http://www.mozilla.org</text:p></draw:text-box></draw:frame></text:p>
      <text:h text:style-name="Heading_20_3" text:outline-level="3"><text:bookmark-start text:name="__RefHeading___приложения_internet._проект_mozilla_13"/><text:bookmark-start text:name="приложения_internet._проект_mozilla"/>Приложения Internet. Проект Mozilla<text:bookmark-end text:name="__RefHeading___приложения_internet._проект_mozilla_13"/><text:bookmark-end text:name="приложения_internet._проект_mozilla"/></text:h>
      <text:p text:style-name="Text_20_body">Вышедший недавно релиз <text:a xlink:type="simple" xlink:href="http://www.mozilla.org" text:style-name="Internet_20_link" text:visited-style-name="Visited_20_Internet_20_Link">Mozilla</text:a> 1.0 показал просто отличные результаты. Это уже не тот Netscape, что был раньше. И хотя уже не раз были крики о просто дикой тормознутости браузера, то <text:a xlink:type="simple" xlink:href="http://www.mozilla.org" text:style-name="Internet_20_link" text:visited-style-name="Visited_20_Internet_20_Link">Mozilla</text:a> 1.0 сильно порадовал. Большинство обзоров по <text:a xlink:type="simple" xlink:href="http://www.mozilla.org" text:style-name="Internet_20_link" text:visited-style-name="Visited_20_Internet_20_Link">Mozilla</text:a> отмечают значительное ускорение по сравнению c 0.x серией, но забывают об очень многом. При всей своей первоначальной направленности на Internet <text:a xlink:type="simple" xlink:href="http://www.mozilla.org" text:style-name="Internet_20_link" text:visited-style-name="Visited_20_Internet_20_Link">Mozilla</text:a> является отличным набором технологий. Копнув поглубже многие заметят, что это, в принципе, конструктор. Здесь вы найдете такие широко используемые возможности Internet Explorer, как embedding (встраивание браузера в другие приложения), скины (причем на порядок мощнее). А по вопросам поддержки стандартов можно вообще умлочать. HTML, XML (xhtml, mathml, svg и пр.), ECMAscript и многое другое показывают значительно лучшие результаты, чем IE.</text:p>
      <text:p text:style-name="Text_20_body">Также представляет интерес ряд прочих технологий, в частности XPCOM. Но общий интерес в том, что Mozilla дает мощный инструмент для создания приложений, как для Интернет, так и не для Интернет, которые легко могут быть перенесены с одной платформы на другую.</text:p>
      <text:p text:style-name="Text_20_body"><draw:frame draw:style-name="media" draw:name="http://www.openoffice.org Legend" text:anchor-type="as-char" draw:z-index="0" svg:width="5.5827083333333cm" style:rel-width="100%"><draw:text-box><text:p text:style-name="legendcenter"><draw:frame draw:style-name="media" draw:name="http://www.openoffice.org" text:anchor-type="as-char" draw:z-index="7" svg:width="5.5827083333333cm" style:rel-width="100%" svg:height="1.8785416666667cm" style:rel-height="scale"><draw:image xlink:href="Pictures/bbfb8d200b9cc48ac56081edd8cd6d86.gif" xlink:type="simple" xlink:show="embed" xlink:actuate="onLoad"/></draw:frame>http://www.openoffice.org</text:p></draw:text-box></draw:frame></text:p>
      <text:h text:style-name="Heading_20_3" text:outline-level="3"><text:bookmark-start text:name="__RefHeading___офисные_приложения._проект_openoffice_14"/><text:bookmark-start text:name="офисные_приложения._проект_openoffice"/>Офисные приложения. Проект OpenOffice<text:bookmark-end text:name="__RefHeading___офисные_приложения._проект_openoffice_14"/><text:bookmark-end text:name="офисные_приложения._проект_openoffice"/></text:h>
      <text:p text:style-name="Text_20_body">Наверняка все знают о печальной судьбе StarOffice. Получив права на StarOffice Sun недолго думая похоронила версию для OS/2, выдвинув в качестве аргументов несусветную глупость, что мы, мол, не смогли скомпилировать его в VAC 4. Но они открыли исходные тексты StarOffice и мир получил в свое распоряжение <text:a xlink:type="simple" xlink:href="http://www.openoffice.org" text:style-name="Internet_20_link" text:visited-style-name="Visited_20_Internet_20_Link">OpenOffice</text:a>. Но до OS/2 версии так и не добрались. В списке портов числятся разработчики OS/2, но патчей так и не поступило, в то время как <text:a xlink:type="simple" xlink:href="http://www.openoffice.org" text:style-name="Internet_20_link" text:visited-style-name="Visited_20_Internet_20_Link">OpenOffice</text:a> 1.0 уже вышел. Объединив antiword/2 и <text:a xlink:type="simple" xlink:href="http://www.openoffice.org" text:style-name="Internet_20_link" text:visited-style-name="Visited_20_Internet_20_Link">OpenOffice</text:a> можно получить неплохую поддержку форматов MSWord, что является, как мне кажется, одной из основных задач.</text:p>
      <text:h text:style-name="Heading_20_3" text:outline-level="3"><text:bookmark-start text:name="__RefHeading___выводы_15"/><text:bookmark-start text:name="выводы"/>Выводы<text:bookmark-end text:name="__RefHeading___выводы_15"/><text:bookmark-end text:name="выводы"/></text:h>
      <text:p text:style-name="Text_20_body">В данной статье не рассматривалась возможность построения Open Source OS/2 на базе GNU/Linux. В частности из-за того, что это инструментальная среда, по сути большой компилятор, и построение абсолютно чуждой по идеалогии среди на базе системы GNU не имеет смысла. Также не рассматривались вопросы о модифицированной OS/2, что естественно, необходимо. Была попытка показать существующие проекты и возможность их развиния.</text:p>
      <text:p text:style-name="Text_20_body">На данный момент имеются два действующих проекта по реализации базовых компонентов системы. Это osFree, который, с моей точки зрения, не ставит целью разработать ядро, а разработать полновесные аналоги каждой части OS/2 (утилит командной строки, PM, SOM, WPS, и многое другое). С этой точки зрения он полезен для получения Open Source аналогов подсистем OS/2 и их расширенных версий.</text:p>
      <text:p text:style-name="Text_20_body">Второй проект, это ReactOS. Сейчас работой над подсистемой OS/2 занимается Robert K. (к сожалению, не знаю фамилии, вероятно Koepferl). Но он не желает поддерживать 16-битный API, который широко используется консольными приложениями. ReactOS может послужить ядром и источником подсистем Java, Posix, Dos, Win16, Win32, что снимает необходимость в разработке их для OS/2, а позволяет напрямую их использовать. Плюс отсутствие проблемы драйверов как таковой, пока существует NT.</text:p>
      <text:p text:style-name="Text_20_body">В принципе, каждый волен принять посильное участие как в первом, так и во втором проектах. Вопрос только в отсутствии двойной работы. Чтобы одна команда не работала над тем же, что и вторая. Но это, ИМХО, решаемо. Написание утилит вроде more, cmp, tree, bldlevel и пр. под силу практически любому. Написав одну утилиту вы сделаете небольшой, но полезный шаг в становлении Open Source OS/2.</text:p>
      <text:list text:style-name="List_20_1" text:continue-numbering="false">
        <text:list-item>
          <text:p text:style-name="List_20_1_Content_First"> <text:span text:style-name="Strong_20_Emphasis">Замечание</text:span>: Данная статья была впервые опубликована здесь: <text:a xlink:type="simple" xlink:href="http://ru.ecomstation.ru/showarticle.php?id=63" text:style-name="Internet_20_link" text:visited-style-name="Visited_20_Internet_20_Link">Open source и OS/2, часть 1</text:a></text:p>
        </text:list-item>
        <text:list-item>
          <text:p text:style-name="List_20_1_Content_Last"> Комментарии к статье: <text:a xlink:type="simple" xlink:href="https://osfree.su/doku/doku.php?id=ru:articles:oss1-os2:c1" text:style-name="Internet_20_link" text:visited-style-name="Visited_20_Internet_20_Link">comment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6::23:32</meta:creation-date>
    <dc:creator>Generated</dc:creator>
    <dc:date>2026-08-31T06::23:32</dc:date>
    <dc:language>en-US</dc:language>
    <meta:editing-cycles>1</meta:editing-cycles>
    <meta:editing-duration>PT0S</meta:editing-duration>
    <dc:title>ru:articles:oss1-os2</dc:title>
  </office:meta>
</office:document-meta>
</file>