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38661f9f041bf227e34aa61ce891231a.jpg"/>
  <manifest:file-entry manifest:media-type="image/gif" manifest:full-path="Pictures/763251c0a512c012f7c13e3a0804ba0a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n:ibm:index"/><text:bookmark-start text:name="__RefHeading___ibm_os_2_documentation_index_1"/><text:bookmark-start text:name="ibm_os_2_documentation_index"/>IBM OS/2 Documentation Index<text:bookmark-end text:name="__RefHeading___ibm_os_2_documentation_index_1"/><text:bookmark-end text:name="ibm_os_2_documentation_index"/></text:h>
      <text:p text:style-name="Text_20_body"><text:span text:style-name="underline">These are original docs from OS/2 Warp Toolkit<text:line-break/>and DDK (converted to DokuWiki syntax):</text:span>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 <draw:frame draw:style-name="media" draw:name="0" text:anchor-type="as-char" draw:z-index="0" svg:width="5.3975cm" style:rel-width="100%" svg:height="3.5983333333333cm" style:rel-height="scale"><draw:image xlink:href="Pictures/38661f9f041bf227e34aa61ce891231a.jpg" xlink:type="simple" xlink:show="embed" xlink:actuate="onLoad"/></draw:frame>  </text:p>
          </table:table-cell>
          <table:table-cell office:value-type="string" table:style-name="tableheader">
            <text:p text:style-name="Table_20_Heading">  <draw:frame draw:style-name="media" draw:name="1" text:anchor-type="as-char" draw:z-index="1" svg:width="5.2916666666667cm" style:rel-width="100%" svg:height="3.96875cm" style:rel-height="scale"><draw:image xlink:href="Pictures/763251c0a512c012f7c13e3a0804ba0a.gif" xlink:type="simple" xlink:show="embed" xlink:actuate="onLoad"/></draw:frame>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<text:span text:style-name="Strong_20_Emphasis">DDK, IFS etc.</text:span>  </text:p>
          </table:table-cell>
          <table:table-cell office:value-type="string" table:style-name="tablecell">
            <text:p text:style-name="tablealigncenter">  <text:span text:style-name="Strong_20_Emphasis">OS/2 Warp Toolkit</text:span>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text:a xlink:type="simple" xlink:href="https://osfree.su/doku/doku.php?id=en:ibm:ifs:index" text:style-name="Internet_20_link" text:visited-style-name="Visited_20_Internet_20_Link">Installable File System documentation (ifs.inf)</text:a> </text:p>
          </table:table-cell>
          <table:table-cell office:value-type="string" table:style-name="tablecell">
            <text:p text:style-name="tablealignleft"><text:a xlink:type="simple" xlink:href="https://osfree.su/doku/doku.php?id=en:ibm:pcrp:index" text:style-name="Internet_20_link" text:visited-style-name="Visited_20_Internet_20_Link">Control Program API guide, 16-bit functions (pcrp.inf)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text:a xlink:type="simple" xlink:href="https://osfree.su/doku/doku.php?id=en:ibm:pddref:index" text:style-name="Internet_20_link" text:visited-style-name="Visited_20_Internet_20_Link">Physical Device Driver reference (pddref.inf)</text:a> </text:p>
          </table:table-cell>
          <table:table-cell office:value-type="string" table:style-name="tablecell">
            <text:p text:style-name="tablealignleft"><text:a xlink:type="simple" xlink:href="https://osfree.su/doku/doku.php?id=en:ibm:cp1:index" text:style-name="Internet_20_link" text:visited-style-name="Visited_20_Internet_20_Link">Control Program API guide, part 1 (cp1.inf)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text:a xlink:type="simple" xlink:href="https://osfree.su/doku/doku.php?id=en:ibm:display:index" text:style-name="Internet_20_link" text:visited-style-name="Visited_20_Internet_20_Link">Display Device Driver reference (pddref.inf)</text:a> </text:p>
          </table:table-cell>
          <table:table-cell office:value-type="string" table:style-name="tablecell">
            <text:p text:style-name="tablealignleft"><text:a xlink:type="simple" xlink:href="https://osfree.su/doku/doku.php?id=en:ibm:cp2:index" text:style-name="Internet_20_link" text:visited-style-name="Visited_20_Internet_20_Link">Control Program API guide, part 2 (cp2.inf)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text:a xlink:type="simple" xlink:href="https://osfree.su/doku/doku.php?id=en:ibm:pdrref:index" text:style-name="Internet_20_link" text:visited-style-name="Visited_20_Internet_20_Link">Presentation Device Driver reference (pdrref.inf)</text:a> </text:p>
          </table:table-cell>
          <table:table-cell office:value-type="string" table:style-name="tablecell">
            <text:p text:style-name="tablealignleft"><text:a xlink:type="simple" xlink:href="https://osfree.su/doku/doku.php?id=en:ibm:cp3:index" text:style-name="Internet_20_link" text:visited-style-name="Visited_20_Internet_20_Link">Control Program API guide, part 3 (cp3.inf)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text:a xlink:type="simple" xlink:href="https://osfree.su/doku/doku.php?id=en:ibm:gradd:index" text:style-name="Internet_20_link" text:visited-style-name="Visited_20_Internet_20_Link">GRADD Driver reference (gradd.inf)</text:a> </text:p>
          </table:table-cell>
          <table:table-cell office:value-type="string" table:style-name="tablecell">
            <text:p text:style-name="tablealignleft"><text:a xlink:type="simple" xlink:href="https://osfree.su/doku/doku.php?id=en:ibm:gpi1:index" text:style-name="Internet_20_link" text:visited-style-name="Visited_20_Internet_20_Link">GPI guide, part 1 (gpi1.inf)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[e[n:ibm:printer:index</text:p>
          </table:table-cell>
          <table:table-cell office:value-type="string" table:style-name="tablecell">
            <text:p text:style-name="tablealignleft">Printer Driver reference (printer.inf)]] </text:p>
          </table:table-cell>
          <table:table-cell office:value-type="string" table:style-name="tablecell">
            <text:p text:style-name="tablealignleft"><text:a xlink:type="simple" xlink:href="https://osfree.su/doku/doku.php?id=en:ibm:gpi2:index" text:style-name="Internet_20_link" text:visited-style-name="Visited_20_Internet_20_Link">GPI guide, part 2 (gpi2.inf)</text:a> </text:p>
          </table:table-cell>
        </table:table-row>
        <table:table-row>
          <table:table-cell office:value-type="string" table:style-name="tablecell">
            <text:p text:style-name="tablealignleft"><text:a xlink:type="simple" xlink:href="https://osfree.su/doku/doku.php?id=en:ibm:penos2:index" text:style-name="Internet_20_link" text:visited-style-name="Visited_20_Internet_20_Link">Pen Driver reference (penos2.inf)</text:a> </text:p>
          </table:table-cell>
          <table:table-cell office:value-type="string" table:style-name="tablecell">
            <text:p text:style-name="tablealignleft"><text:a xlink:type="simple" xlink:href="https://osfree.su/doku/doku.php?id=en:ibm:gpi3:index" text:style-name="Internet_20_link" text:visited-style-name="Visited_20_Internet_20_Link">GPI guide, part 3 (gpi3.inf)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text:a xlink:type="simple" xlink:href="https://osfree.su/doku/doku.php?id=en:ibm:vddref:index" text:style-name="Internet_20_link" text:visited-style-name="Visited_20_Internet_20_Link">Virtual Device Driver reference (vddref.inf)</text:a> </text:p>
          </table:table-cell>
          <table:table-cell office:value-type="string" table:style-name="tablecell">
            <text:p text:style-name="tablealignleft"><text:a xlink:type="simple" xlink:href="https://osfree.su/doku/doku.php?id=en:ibm:gpi4:index" text:style-name="Internet_20_link" text:visited-style-name="Visited_20_Internet_20_Link">GPI guide, part 4 (gpi4.inf)</text:a> </text:p>
          </table:table-cell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8T09::45:23</meta:creation-date>
    <dc:creator>Generated</dc:creator>
    <dc:date>2026-08-18T09::45:23</dc:date>
    <dc:language>en-US</dc:language>
    <meta:editing-cycles>1</meta:editing-cycles>
    <meta:editing-duration>PT0S</meta:editing-duration>
    <dc:title>en:ibm:index</dc:title>
  </office:meta>
</office:document-meta>
</file>