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8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8h_1"/><text:bookmark-start text:name="int_2fh_ax_4a05h_si_08h"/>Int 2FH, AX=4A05H, SI=08H<text:bookmark-end text:name="__RefHeading___int_2fh_ax_4a05h_si_08h_1"/><text:bookmark-end text:name="int_2fh_ax_4a05h_si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switcher control data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DX:AX - Switcher control data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switcher control data<text:line-break/><text:line-break/>Format is following:<text:line-break/><text:line-break/>^ Offset ^ Description<text:s text:c="3"/>^<text:line-break/>|<text:s text:c="3"/>0<text:s text:c="4"/>| Switcher id?<text:s text:c="2"/>|<text:line-break/>|<text:s text:c="2"/>1-4<text:s text:c="3"/>| unknown<text:s text:c="7"/>|<text:line-break/>|<text:s text:c="3"/>5<text:s text:c="4"/>| Command line params |<text:line-break/>|<text:s text:c="2"/>135<text:s text:c="3"/>| unknown |<text:line-break/>|<text:s text:c="2"/>292<text:s text:c="3"/>| Current task id |<text:line-break/>|<text:s text:c="2"/>294<text:s text:c="3"/>| Last ERRORLEVEL |<text:line-break/>|<text:s text:c="2"/>296<text:s text:c="3"/>| Unknown |<text:line-break/>|<text:s text:c="2"/>301<text:s text:c="3"/>| Number of entries |<text:line-break/>|<text:s text:c="2"/>302<text:s text:c="3"/>| First entrie num |<text:line-break/>|<text:s text:c="2"/>303<text:s text:c="3"/>| Entrie 1 |<text:line-break/>|<text:s text:c="2"/>385<text:s text:c="3"/>| Entrie 2 |<text:line-break/>|<text:s text:c="2"/>467<text:s text:c="3"/>| Entrie 3 |<text:line-break/>| ... | ... |<text:line-break/><text:line-break/>By default 16 entries<text:line-break/><text:line-break/>Each entrie consist of<text:line-break/>^ Offset ^ Description ^<text:line-break/>| 0 | Name |<text:line-break/>| 80 | Flags |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08:47</meta:creation-date>
    <dc:creator>Generated</dc:creator>
    <dc:date>2026-08-19T04::08:47</dc:date>
    <dc:language>en-US</dc:language>
    <meta:editing-cycles>1</meta:editing-cycles>
    <meta:editing-duration>PT0S</meta:editing-duration>
    <dc:title>en:docs:tasklist:8</dc:title>
  </office:meta>
</office:document-meta>
</file>