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253b7089031c9d7bfcc56c6403145e.png"/>
  <manifest:file-entry manifest:media-type="image/gif" manifest:full-path="Pictures/1c26f1b9b4593f6072941da41b9427a0.gif"/>
  <manifest:file-entry manifest:media-type="image/png" manifest:full-path="Pictures/b75dda81a86f09ad452f87e108d6dfb0.png"/>
  <manifest:file-entry manifest:media-type="image/png" manifest:full-path="Pictures/549e751bc8f6ed8e427263306e5bf2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artwork"/><text:bookmark-start text:name="__RefHeading___osfree_artwork_1"/><text:bookmark-start text:name="osfree_artwork"/>osFree artwork<text:bookmark-end text:name="__RefHeading___osfree_artwork_1"/><text:bookmark-end text:name="osfree_artwork"/></text:h>
      <text:p text:style-name="Text_20_body">The available osFree artwork are its logos, at most. We have several logos, and several versions of each logo available.</text:p>
      <text:p text:style-name="Text_20_body"><draw:frame draw:style-name="media" draw:name="osFree logo Legend" text:anchor-type="as-char" draw:z-index="0" svg:width="3.1220833333333cm" style:rel-width="100%"><draw:text-box><text:p text:style-name="legendcenter"><draw:frame draw:style-name="media" draw:name="osFree logo" text:anchor-type="as-char" draw:z-index="0" svg:width="3.1220833333333cm" style:rel-width="100%" svg:height="2.8045833333333cm" style:rel-height="scale"><draw:image xlink:href="Pictures/8d253b7089031c9d7bfcc56c6403145e.png" xlink:type="simple" xlink:show="embed" xlink:actuate="onLoad"/></draw:frame>osFree logo</text:p></draw:text-box></draw:frame></text:p>
      <text:p text:style-name="Text_20_body">This is a current official osFree logo, created by Alex Kramer (Germany). It was chosen because it looks nice and modern. But we also like our previous logos.</text:p>
      <text:p text:style-name="Text_20_body"><draw:frame draw:style-name="media" draw:name="original osFree logo (transparent) Legend" text:anchor-type="as-char" draw:z-index="0" svg:width="13.255625cm"><draw:text-box><text:p text:style-name="legendcenter"><draw:frame draw:style-name="media" draw:name="original osFree logo (transparent)" text:anchor-type="as-char" draw:z-index="1" svg:width="13.255625cm" svg:height="2.7516666666667cm"><draw:image xlink:href="Pictures/1c26f1b9b4593f6072941da41b9427a0.gif" xlink:type="simple" xlink:show="embed" xlink:actuate="onLoad"/></draw:frame>original osFree logo (transparent)</text:p></draw:text-box></draw:frame></text:p>
      <text:p text:style-name="Text_20_body"><draw:frame draw:style-name="media" draw:name="original osFree logo (white) Legend" text:anchor-type="as-char" draw:z-index="0" svg:width="11.1125cm"><draw:text-box><text:p text:style-name="legendcenter"><draw:frame draw:style-name="media" draw:name="original osFree logo (white)" text:anchor-type="as-char" draw:z-index="2" svg:width="11.1125cm" svg:height="3.0427083333333cm"><draw:image xlink:href="Pictures/b75dda81a86f09ad452f87e108d6dfb0.png" xlink:type="simple" xlink:show="embed" xlink:actuate="onLoad"/></draw:frame>original osFree logo (white)</text:p></draw:text-box></draw:frame></text:p>
      <text:p text:style-name="Text_20_body"><draw:frame draw:style-name="media" draw:name="original osFree logo (white, small, diagonal) Legend" text:anchor-type="as-char" draw:z-index="0" svg:width="3.1220833333333cm" style:rel-width="100%"><draw:text-box><text:p text:style-name="legendcenter"><draw:frame draw:style-name="media" draw:name="original osFree logo (white, small, diagonal)" text:anchor-type="as-char" draw:z-index="3" svg:width="3.1220833333333cm" style:rel-width="100%" svg:height="2.8045833333333cm" style:rel-height="scale"><draw:image xlink:href="Pictures/549e751bc8f6ed8e427263306e5bf27c.png" xlink:type="simple" xlink:show="embed" xlink:actuate="onLoad"/></draw:frame>original osFree logo (white, small, diagonal)</text:p></draw:text-box></draw:frame></text:p>
      <text:p text:style-name="Text_20_body">These are the original osFree logos, created by Cristiano Guadagnino (Italy). They are better reflect the idea of the “osFree” name. osFree is named after OS/3, being the OS/2 successor. Also, because “three” sounds similar to “free”, and it is a free software, we chose the name “osFree”. So, the original osFree logo better reflects the double meaning of the word play free/three. “Three” and “Free” are just merged on the pi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13:51</meta:creation-date>
    <dc:creator>Generated</dc:creator>
    <dc:date>2026-08-18T10::13:51</dc:date>
    <dc:language>en-US</dc:language>
    <meta:editing-cycles>1</meta:editing-cycles>
    <meta:editing-duration>PT0S</meta:editing-duration>
    <dc:title>en:artwork</dc:title>
  </office:meta>
</office:document-meta>
</file>